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1c4cd538eca4eb6a5617009914a604.png"/>
  <manifest:file-entry manifest:media-type="image/png" manifest:full-path="Pictures/eb680da26cb1b6fe4ba01d28d8999315.png"/>
  <manifest:file-entry manifest:media-type="image/png" manifest:full-path="Pictures/5a3ec021245a34f5ab15c2de5b03ae20.png"/>
  <manifest:file-entry manifest:media-type="image/png" manifest:full-path="Pictures/711b1bc00a33cea1f390330ed2e669b1.png"/>
  <manifest:file-entry manifest:media-type="image/png" manifest:full-path="Pictures/5a9a5c2f296aa6fc13c807ef96b608d6.png"/>
  <manifest:file-entry manifest:media-type="image/png" manifest:full-path="Pictures/09e254f44043f74d85eacdb63eb9b442.png"/>
  <manifest:file-entry manifest:media-type="image/png" manifest:full-path="Pictures/57fa50c2ee6c3fab4502de355ad0d1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Your university email account works best in Apple Mail if you configure it as an Exchange account! Here is the most important data for your email account.<text:line-break/>
<text:span text:style-name="Strong_20_Emphasis">e-mail address:</text:span> account@stud.uni-goettingen.de<text:line-break/>
<text:span text:style-name="Strong_20_Emphasis">user name:</text:span> ug-student\account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enter the backslash in macOS via the combination SHIFT + ALT[option] + 7.</text:p></table:table-cell></table:table-row></table:table></draw:text-box></draw:frame></text:p>
      <text:h text:style-name="Heading_20_2" text:outline-level="2"><text:bookmark-start text:name="__RefHeading___configuration_as_an_exchange_account_2"/><text:bookmark-start text:name="configuration_as_an_exchange_account"/>Configuration as an Exchange account<text:bookmark-end text:name="__RefHeading___configuration_as_an_exchange_account_2"/><text:bookmark-end text:name="configuration_as_an_exchange_account"/></text:h>
      <text:p text:style-name="Text_20_body"><text:span text:style-name="Plugin_Wrap_Span_Emphasised">This manual is created on a Mac running macOS 10.14.6. Paths and menus might differ in earlier versions of macOS.</text:span> <text:line-break/></text:p>
      <text:p text:style-name="Text_20_body">1. Open the System Preferences and click on <text:span text:style-name="Strong_20_Emphasis">Internet Accounts</text:span></text:p>
      <text:p text:style-name="Text_20_body"><draw:frame draw:style-name="mediacenter" draw:name="0" text:anchor-type="paragraph" draw:z-index="0" svg:width="13.229166666667cm" svg:height="12.041933760684cm"><draw:image xlink:href="Pictures/071c4cd538eca4eb6a5617009914a604.png" xlink:type="simple" xlink:show="embed" xlink:actuate="onLoad"/></draw:frame></text:p>
      <text:p text:style-name="Text_20_body">2. Select Exchange, fill in your name as well as your email address and click on <text:span text:style-name="Emphasis">Sign In</text:span>. Then click on <text:span text:style-name="Emphasis">Configure Manually</text:span>.</text:p>
      <text:p text:style-name="Text_20_body"><draw:frame draw:style-name="medialeft" draw:name="1" text:anchor-type="paragraph" draw:z-index="1" svg:width="15.875cm" svg:height="12.170833333333cm"><draw:image xlink:href="Pictures/eb680da26cb1b6fe4ba01d28d8999315.png" xlink:type="simple" xlink:show="embed" xlink:actuate="onLoad"/></draw:frame>
<draw:frame draw:style-name="media" draw:name="2" text:anchor-type="as-char" draw:z-index="2" svg:width="15.875cm" svg:height="12.170833333333cm"><draw:image xlink:href="Pictures/5a3ec021245a34f5ab15c2de5b03ae20.png" xlink:type="simple" xlink:show="embed" xlink:actuate="onLoad"/></draw:frame></text:p>
      <text:p text:style-name="Text_20_body">3. Now, fill in your account password and click on <text:span text:style-name="Emphasis">Sign In</text:span>. After the process failed, the username field appears. Please fill in your username in the shape <text:span text:style-name="Strong_20_Emphasis">ug-student\account</text:span> and click on <text:span text:style-name="Emphasis">Sign In</text:span> again.</text:p>
      <text:p text:style-name="Text_20_body"><draw:frame draw:style-name="medialeft" draw:name="3" text:anchor-type="paragraph" draw:z-index="3" svg:width="15.875cm" svg:height="12.170833333333cm"><draw:image xlink:href="Pictures/711b1bc00a33cea1f390330ed2e669b1.png" xlink:type="simple" xlink:show="embed" xlink:actuate="onLoad"/></draw:frame>
<draw:frame draw:style-name="media" draw:name="4" text:anchor-type="as-char" draw:z-index="4" svg:width="15.875cm" svg:height="12.170833333333cm"><draw:image xlink:href="Pictures/5a9a5c2f296aa6fc13c807ef96b608d6.png" xlink:type="simple" xlink:show="embed" xlink:actuate="onLoad"/></draw:frame></text:p>
      <text:p text:style-name="Text_20_body">4. Now, you can select features of the Exchange that you want to use. If you use the calendar feature and check the <text:span text:style-name="Emphasis">Calendars</text:span> box, your calendar events will appear in the Calendar application.</text:p>
      <text:p text:style-name="Text_20_body"><draw:frame draw:style-name="mediacenter" draw:name="5" text:anchor-type="paragraph" draw:z-index="5" svg:width="15.875cm" svg:height="12.170833333333cm"><draw:image xlink:href="Pictures/09e254f44043f74d85eacdb63eb9b442.png" xlink:type="simple" xlink:show="embed" xlink:actuate="onLoad"/></draw:frame></text:p>
      <text:p text:style-name="Text_20_body">5. Finally, you can set a description of your account if you click on <text:span text:style-name="Emphasis">Details …</text:span>. </text:p>
      <text:p text:style-name="Text_20_body"><draw:frame draw:style-name="mediacenter" draw:name="6" text:anchor-type="paragraph" draw:z-index="6" svg:width="15.875cm" svg:height="12.170833333333cm"><draw:image xlink:href="Pictures/57fa50c2ee6c3fab4502de355ad0d18a.png" xlink:type="simple" xlink:show="embed" xlink:actuate="onLoad"/></draw:frame></text:p>
      <text:p text:style-name="Horizontal_20_Line"/>
      <text:h text:style-name="Heading_20_2" text:outline-level="2"><text:bookmark-start text:name="__RefHeading___video_tutorial_for_apple_mail_3"/><text:bookmark-start text:name="video_tutorial_for_apple_mail"/>Video tutorial for Apple Mail:<text:bookmark-end text:name="__RefHeading___video_tutorial_for_apple_mail_3"/><text:bookmark-end text:name="video_tutorial_for_apple_mail"/></text:h>
      <text:p text:style-name="Text_20_body"><text:a xlink:type="simple" xlink:href="flowplayer&amp;#62;:support:email:apple_mail.mp4 700,400" text:style-name="Internet_20_link" text:visited-style-name="Visited_20_Internet_20_Link">flowplayer&gt;:support:email:apple_mail.mp4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3::25:58</meta:creation-date>
    <dc:creator>Generated</dc:creator>
    <dc:date>2026-09-11T03::25:58</dc:date>
    <dc:language>en-US</dc:language>
    <meta:editing-cycles>1</meta:editing-cycles>
    <meta:editing-duration>PT0S</meta:editing-duration>
    <dc:title>en:support:email:apple_mail</dc:title>
  </office:meta>
</office:document-meta>
</file>