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pport:ecampus:portlets"/>Translation in Progress</text:p>
      <text:h text:style-name="Heading_20_2" text:outline-level="2"><text:bookmark-start text:name="__RefHeading___portlets_in_ecampus_1"/><text:bookmark-start text:name="portlets_in_ecampus"/>Portlets in eCampus<text:bookmark-end text:name="__RefHeading___portlets_in_ecampus_1"/><text:bookmark-end text:name="portlets_in_ecampus"/></text:h>
      <text:p text:style-name="Text_20_body">Portlets are a component of the personal eCampus homepage. They are similar in appearance to operating system windows and share some of their behaviors. For example, they can  both be minimized and closed. The choice of which portlets to see and use is up to you; simply add portlets to your homepage from the pre-selected list. Each portlet's contents and functions are completely autonomous from those of any other portlet.  </text:p>
      <text:p text:style-name="Text_20_body">The portlets' contents are imported either from various university feeds (e.g. job listings, events, press releases) or from public sources (e.g. weather forecasts via wetter.com). The portlets with public sources are found on iGoogle. Of their many portlets, which are orinally meant for integration into the iGoogle homepage, a small selection is available to eCampus users. If you wish to use any additional portlets from their library, please send a request to info@studit.uni-goettingen.de. If there are no content or security related concers, we may add it to eCampus.</text:p>
      <text:p text:style-name="Text_20_body">The Portlets may be assigned to different Tabs. </text:p>
      <text:p text:style-name="Text_20_body">Here are some examples:</text:p>
      <text:p text:style-name="Text_20_body"><draw:a xlink:type="simple" xlink:href="http://wiki.student.uni-goettingen.de/_detail/ecampus/portlets1.jpg?id=ecampus"/></text:p>
      <text:p text:style-name="Text_20_body"><draw:a xlink:type="simple" xlink:href="http://wiki.student.uni-goettingen.de/_detail/ecampus/portlets2.jpg?id=ecampus"/></text:p>
      <text:p text:style-name="Text_20_body"><draw:a xlink:type="simple" xlink:href="http://wiki.student.uni-goettingen.de/_detail/ecampus/portlets3.jpg?id=ecampus"/></text:p>
      <text:p text:style-name="Text_20_body">More general information concerning portlets can be found on wikipedia. </text:p>
      <text:h text:style-name="Heading_20_3" text:outline-level="3"><text:bookmark-start text:name="__RefHeading___adding_portlets_2"/><text:bookmark-start text:name="adding_portlets"/>Adding Portlets<text:bookmark-end text:name="__RefHeading___adding_portlets_2"/><text:bookmark-end text:name="adding_portlets"/></text:h>
      <text:p text:style-name="Text_20_body">1. To add a portlet to your personal home page, click the link <text:span text:style-name="Strong_20_Emphasis">[Add Portlet]</text:span></text:p>
      <text:p text:style-name="Text_20_body"><draw:a xlink:type="simple" xlink:href="http://wiki.student.uni-goettingen.de/_detail/ecampus/portlet_hinzu1.jpg?id=ecampus"/></text:p>
      <text:p text:style-name="Text_20_body">2.  Now the „add portlet“ dialogue will be displayed. Select any portlet you would like to add. The Portlets are grouped in the following categories:</text:p>
      <text:list text:style-name="List_20_1" text:continue-numbering="false">
        <text:list-item>
          <text:p text:style-name="LastListParagraph_List_20_1_Content_First"> University of Göttingen → Portlets of the Georg-August-Universität Göttingen. <text:span text:style-name="Emphasis">The University of Göttingen is responsible for the content of the portlets.</text:span> </text:p>
        </text:list-item>
      </text:list>
      <text:list text:style-name="List_20_1" text:continue-numbering="false">
        <text:list-item>
          <text:p text:style-name="LastListParagraph_List_20_1_Content_First">  Local → information from the Göttingen region <text:span text:style-name="Emphasis">The respective provider is responsible for the content of the portlets or feeds.</text:span> </text:p>
        </text:list-item>
      </text:list>
      <text:list text:style-name="List_20_1" text:continue-numbering="false">
        <text:list-item>
          <text:p text:style-name="LastListParagraph_List_20_1_Content_First"> General portlets → general portlets, e.g. weather or cinema news. <text:span text:style-name="Emphasis">The respective provider is responsible for the content of the portlets or feeds.</text:span> </text:p>
        </text:list-item>
      </text:list>
      <text:p text:style-name="Text_20_body">3. 3. Click on the <text:span text:style-name="Strong_20_Emphasis">[Add Portlet]</text:span> link of the selected portlet.</text:p>
      <text:p text:style-name="Text_20_body"><draw:a xlink:type="simple" xlink:href="http://wiki.student.uni-goettingen.de/_detail/ecampus/portlet_hinzu2.jpg?id=ecampus"/></text:p>
      <text:p text:style-name="Text_20_body">The message „Successfully added“ now appears above the clicked link. You can also add a portlet multiple times, this can be useful, for example, if you want to see the weather in Göttingen and in your hometown at the same time and configure the portlet accordingly after adding it.</text:p>
      <text:p text:style-name="Text_20_body">4. Click on the link <text:span text:style-name="Strong_20_Emphasis">[back to portal]</text:span> to get back to your personal start page.</text:p>
      <text:p text:style-name="Text_20_body"><draw:a xlink:type="simple" xlink:href="http://wiki.student.uni-goettingen.de/_detail/ecampus/portlet_hinzu3.jpg?id=ecampus"/></text:p>
      <text:p text:style-name="Text_20_body">There, the portlet has now been placed in the upper left corner.</text:p>
      <text:p text:style-name="Text_20_body"><draw:a xlink:type="simple" xlink:href="http://wiki.student.uni-goettingen.de/_detail/ecampus/portlet_hinzu4.jpg?id=ecampus"/></text:p>
      <text:h text:style-name="Heading_20_3" text:outline-level="3"><text:bookmark-start text:name="__RefHeading___delete_portlets_3"/><text:bookmark-start text:name="delete_portlets"/>Delete portlets<text:bookmark-end text:name="__RefHeading___delete_portlets_3"/><text:bookmark-end text:name="delete_portlets"/></text:h>
      <text:p text:style-name="Text_20_body">To delete a portlet from your Personal Start Page, click the cross in the right corner of the portlet title bar. The portlet will be removed immediately, but you can add it again at any time. Note, however, that if you remove the portlet, any portlet configurations you may have made will be lost.</text:p>
      <text:p text:style-name="Text_20_body"><draw:a xlink:type="simple" xlink:href="http://wiki.student.uni-goettingen.de/_detail/ecampus/portlet_del.jpg?id=ecampus"/></text:p>
      <text:h text:style-name="Heading_20_3" text:outline-level="3"><text:bookmark-start text:name="__RefHeading___portlets_verschieben_4"/><text:bookmark-start text:name="portlets_verschieben"/>Portlets verschieben<text:bookmark-end text:name="__RefHeading___portlets_verschieben_4"/><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5"/><text:bookmark-start text:name="portlets_minimieren"/>Portlets minimieren<text:bookmark-end text:name="__RefHeading___portlets_minimieren_5"/><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wiki.student.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wiki.student.uni-goettingen.de/_detail/ecampus/portlet_min3.jpg?id=ecampus"/></text:p>
      <text:h text:style-name="Heading_20_3" text:outline-level="3"><text:bookmark-start text:name="__RefHeading___portlets_maximieren_6"/><text:bookmark-start text:name="portlets_maximieren"/>Portlets maximieren<text:bookmark-end text:name="__RefHeading___portlets_maximieren_6"/><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wiki.student.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wiki.student.uni-goettingen.de/_detail/ecampus/portlet_max2.jpg?id=ecampus"/></text:p>
      <text:h text:style-name="Heading_20_3" text:outline-level="3"><text:bookmark-start text:name="__RefHeading___portlets_konfigurieren_7"/><text:bookmark-start text:name="portlets_konfigurieren"/>Portlets konfigurieren<text:bookmark-end text:name="__RefHeading___portlets_konfigurieren_7"/><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wiki.student.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wiki.student.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wiki.student.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wiki.student.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2" text:outline-level="2"><text:bookmark-start text:name="__RefHeading___das_personliche_newsfeed_portlet_8"/><text:bookmark-start text:name="das_personliche_newsfeed_portlet"/>Das persönliche Newsfeed Portlet<text:bookmark-end text:name="__RefHeading___das_personliche_newsfeed_portlet_8"/><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wiki.student.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wiki.student.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wiki.student.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wiki.student.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wiki.student.uni-goettingen.de/_detail/ecampus/portlet_persfeed4.jpg?id=ecampus"/></text:p>
      <text:h text:style-name="Heading_20_2" text:outline-level="2"><text:bookmark-start text:name="__RefHeading___das_feed_aggregator_portlet_9"/><text:bookmark-start text:name="das_feed_aggregator_portlet"/>Das Feed Aggregator Portlet<text:bookmark-end text:name="__RefHeading___das_feed_aggregator_portlet_9"/><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0" text:anchor-type="as-char" draw:z-index="0"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1" text:anchor-type="as-char" draw:z-index="1"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2" text:anchor-type="as-char" draw:z-index="2"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3" text:anchor-type="as-char" draw:z-index="3"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2" text:outline-level="2"><text:bookmark-start text:name="__RefHeading___das_wetter.com_portlet_10"/><text:bookmark-start text:name="das_wetter.com_portlet"/>Das wetter.com Portlet<text:bookmark-end text:name="__RefHeading___das_wetter.com_portlet_10"/><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wiki.student.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wiki.student.uni-goettingen.de/_detail/ecampus/portlet_wetter2.jpg?id=ecampus"/></text:p>
      <text:h text:style-name="Heading_20_2" text:outline-level="2"><text:bookmark-start text:name="__RefHeading___das_mensaplan_portlet_11"/><text:bookmark-start text:name="das_mensaplan_portlet"/>Das Mensaplan Portlet<text:bookmark-end text:name="__RefHeading___das_mensaplan_portlet_11"/><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4" text:anchor-type="as-char" draw:z-index="4"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12"/><text:bookmark-start text:name="registerkarten"/>Registerkarten<text:bookmark-end text:name="__RefHeading___registerkarten_12"/><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wiki.student.uni-goettingen.de/_detail/ecampus/registerkarten.jpg?id=ecampus"/></text:p>
      <text:h text:style-name="Heading_20_3" text:outline-level="3"><text:bookmark-start text:name="__RefHeading___layout_13"/><text:bookmark-start text:name="layout"/>Layout<text:bookmark-end text:name="__RefHeading___layout_13"/><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wiki.student.uni-goettingen.de/_detail/ecampus/registerkarten_layout.jpg?id=ecampus"/></text:p>
      <text:h text:style-name="Heading_20_3" text:outline-level="3"><text:bookmark-start text:name="__RefHeading___registerkarten_verschieben_14"/><text:bookmark-start text:name="registerkarten_verschieben"/>Registerkarten verschieben<text:bookmark-end text:name="__RefHeading___registerkarten_verschieben_14"/><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15"/><text:bookmark-start text:name="registerkartenverwaltung"/>Registerkartenverwaltung<text:bookmark-end text:name="__RefHeading___registerkartenverwaltung_15"/><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wiki.student.uni-goettingen.de/_detail/ecampus/registerkarten_verwaltung.jpg?id=ecampus"/></text:p>
      <text:h text:style-name="Heading_20_4" text:outline-level="4"><text:bookmark-start text:name="__RefHeading___hinzufuegen_16"/><text:bookmark-start text:name="hinzufuegen"/>Hinzufügen<text:bookmark-end text:name="__RefHeading___hinzufuegen_16"/><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wiki.student.uni-goettingen.de/_detail/ecampus/registerkarten_hinzu.jpg?id=ecampus"/></text:p>
      <text:h text:style-name="Heading_20_4" text:outline-level="4"><text:bookmark-start text:name="__RefHeading___umbenennen_17"/><text:bookmark-start text:name="umbenennen"/>Umbenennen<text:bookmark-end text:name="__RefHeading___umbenennen_17"/><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wiki.student.uni-goettingen.de/_detail/ecampus/registerkarten_umbenennen.jpg?id=ecampus"/></text:p>
      <text:h text:style-name="Heading_20_4" text:outline-level="4"><text:bookmark-start text:name="__RefHeading___loschen_18"/><text:bookmark-start text:name="loschen"/>Löschen<text:bookmark-end text:name="__RefHeading___loschen_18"/><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wiki.student.uni-goettingen.de/_detail/ecampus/registerkarten_loeschen.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7::00:09</meta:creation-date>
    <dc:creator>Generated</dc:creator>
    <dc:date>2026-08-13T17::00:09</dc:date>
    <dc:language>en-US</dc:language>
    <meta:editing-cycles>1</meta:editing-cycles>
    <meta:editing-duration>PT0S</meta:editing-duration>
    <dc:title>en:support:ecampus:portlets</dc:title>
  </office:meta>
</office:document-meta>
</file>