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kalender"/><text:bookmark-start text:name="__RefHeading___ecampus_calendar_functions_1"/><text:bookmark-start text:name="ecampus_calendar_functions"/>eCampus Calendar Functions<text:bookmark-end text:name="__RefHeading___ecampus_calendar_functions_1"/><text:bookmark-end text:name="ecampus_calendar_functions"/></text:h>
      <text:p text:style-name="Text_20_body">The eCampus calendar provides you with an overview of your courses and appointments. Each course session is linked to the related course page in the online catalogue (UniVZ) and Stud.IP. You can access the calendar by clicking the „calendar“ register in the eCampus navigation menu. </text:p>
      <text:p text:style-name="Text_20_body"><draw:frame draw:style-name="media" draw:name="0" text:anchor-type="as-char" draw:z-index="0"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here_do_appointments_come_from_2"/><text:bookmark-start text:name="where_do_appointments_come_from"/>Where do appointments come from?<text:bookmark-end text:name="__RefHeading___where_do_appointments_come_from_2"/><text:bookmark-end text:name="where_do_appointments_come_from"/></text:h>
      <text:p text:style-name="Text_20_body">The calendar lists all sessions of all courses for which you have registerted in Stud.IP or which you have pencilled into your timetable. You can also add personal dates and appointments of your own.</text:p>
      <text:h text:style-name="Heading_20_2" text:outline-level="2"><text:bookmark-start text:name="__RefHeading___enrolling_in_courses_in_stud.ip_3"/><text:bookmark-start text:name="enrolling_in_courses_in_stud.ip"/>Enrolling in courses in Stud.IP<text:bookmark-end text:name="__RefHeading___enrolling_in_courses_in_stud.ip_3"/><text:bookmark-end text:name="enrolling_in_courses_in_stud.ip"/></text:h>
      <text:p text:style-name="Text_20_body">If you would like to register for courses in Stud.IP, please follow the instuctions provided in the Stud.IP help pages: <text:a xlink:type="simple" xlink:href="http://docs.studip.de/help/2.1/en/ugoe/Basis/VeranstaltungenAbonnieren" text:style-name="Internet_20_link" text:visited-style-name="Visited_20_Internet_20_Link">http://docs.studip.de/help/2.1/en/ugoe/Basis/VeranstaltungenAbonnieren</text:a> and <text:a xlink:type="simple" xlink:href="http://docs.studip.de/help/2.1/en/ugoe/Basis.FAQVaAnmeldung" text:style-name="Internet_20_link" text:visited-style-name="Visited_20_Internet_20_Link">http://docs.studip.de/help/2.1/en/ugoe/Basis.FAQVaAnmeldung</text:a>. The corresponding sessions will then be displayed in your eCampus calendar.</text:p>
      <text:h text:style-name="Heading_20_2" text:outline-level="2"><text:bookmark-start text:name="__RefHeading___pencilling_locked_courses_into_your_calendar_4"/><text:bookmark-start text:name="pencilling_locked_courses_into_your_calendar"/>Pencilling locked courses into your calendar<text:bookmark-end text:name="__RefHeading___pencilling_locked_courses_into_your_calendar_4"/><text:bookmark-end text:name="pencilling_locked_courses_into_your_calendar"/></text:h>
      <text:p text:style-name="Text_20_body">If a course is still locked in Stud.IP, you can still pencil its sessions into your eCampus timetable. To find out why a particular course might still be locked in Stud.IP, please consult the Stud.IP help page (<text:a xlink:type="simple" xlink:href="http://docs.studip.de/help/2.1/en/ugoe/Basis.FAQVaAnmeldung" text:style-name="Internet_20_link" text:visited-style-name="Visited_20_Internet_20_Link">http://docs.studip.de/help/2.1/en/ugoe/Basis.FAQVaAnmeldung</text:a>). To pencil in a locked course, simply click on the [Just pencil in the timetable] link.</text:p>
      <text:p text:style-name="Text_20_body"><draw:frame draw:style-name="media" draw:name="1" text:anchor-type="as-char" draw:z-index="1" svg:width="15.24cm" svg:height="9.6572916666667cm"><draw:image xlink:href="Pictures/491a3401a4dbe8df31fbddf91c0cccd0.jpg" xlink:type="simple" xlink:show="embed" xlink:actuate="onLoad"/></draw:frame></text:p>
      <text:h text:style-name="Heading_20_2" text:outline-level="2"><text:bookmark-start text:name="__RefHeading___adding_personal_dates_and_appointments_5"/><text:bookmark-start text:name="adding_personal_dates_and_appointments"/>Adding personal dates and appointments<text:bookmark-end text:name="__RefHeading___adding_personal_dates_and_appointments_5"/><text:bookmark-end text:name="adding_personal_dates_and_appointments"/></text:h>
      <text:p text:style-name="Text_20_body">In addition to dates which are automatically added to your calendar by Stud.IP, you can also create new appointments. Just click the [Termin anlegen] menu register or the + symbol in any calendar cell.</text:p>
      <text:p text:style-name="Text_20_body"><draw:frame draw:style-name="media" draw:name="2" text:anchor-type="as-char" draw:z-index="2" svg:width="18.520833333333cm" style:rel-width="100%" svg:height="14.948958333333cm" style:rel-height="scale"><draw:image xlink:href="Pictures/5beb223aa7efff1f0ab67354ea46359a.jpg" xlink:type="simple" xlink:show="embed" xlink:actuate="onLoad"/></draw:frame></text:p>
      <text:p text:style-name="Text_20_body">A dialogue will open, into which you may enter the details of your appointment. For example, you may specify starting and ending time, assign a category to your appointment, add a room and determine wheteher the appointment is a recurring one or once-only. Once you have saved, the appointment is added to your calendar. Its colour corresponds with the assigned category. </text:p>
      <text:p text:style-name="Text_20_body"><draw:frame draw:style-name="media" draw:name="3" text:anchor-type="as-char" draw:z-index="3" svg:width="15.08125cm" svg:height="7.8052083333333cm"><draw:image xlink:href="Pictures/c82c80d8ee55fce944442f9ab10d944a.jpg" xlink:type="simple" xlink:show="embed" xlink:actuate="onLoad"/></draw:frame></text:p>
      <text:p text:style-name="Text_20_body"><draw:frame draw:style-name="media" draw:name="4" text:anchor-type="as-char" draw:z-index="4" svg:width="19.658541666667cm" style:rel-width="100%" svg:height="16.457083333333cm" style:rel-height="scale"><draw:image xlink:href="Pictures/e9045310cbdf6c23b24aeea59e9e641b.jpg" xlink:type="simple" xlink:show="embed" xlink:actuate="onLoad"/></draw:frame></text:p>
      <text:p text:style-name="Text_20_body">Please note that all eCampus calendar events are also displayed in the Stud.IP planner and vice versa. </text:p>
      <text:h text:style-name="Heading_20_2" text:outline-level="2"><text:bookmark-start text:name="__RefHeading___removing_personal_appointments_6"/><text:bookmark-start text:name="removing_personal_appointments"/>Removing personal appointments<text:bookmark-end text:name="__RefHeading___removing_personal_appointments_6"/><text:bookmark-end text:name="removing_personal_appointments"/></text:h>
      <text:p text:style-name="Text_20_body">You can delete peronal appointments by clicking on them in the calendar and then clicking the [Delete] button in the popup dialogue.</text:p>
      <text:p text:style-name="Text_20_body"><draw:frame draw:style-name="media" draw:name="5" text:anchor-type="as-char" draw:z-index="5" svg:width="14.261041666667cm" svg:height="1.2170833333333cm"><draw:image xlink:href="Pictures/7bf0412b25977e581347bd85cade2813.jpg" xlink:type="simple" xlink:show="embed" xlink:actuate="onLoad"/></draw:frame></text:p>
      <text:h text:style-name="Heading_20_2" text:outline-level="2"><text:bookmark-start text:name="__RefHeading___hiding_coursesremoving_locked_courses_from_your_calendar_7"/><text:bookmark-start text:name="hiding_coursesremoving_locked_courses_from_your_calendar"/>Hiding courses / removing locked courses from your calendar<text:bookmark-end text:name="__RefHeading___hiding_coursesremoving_locked_courses_from_your_calendar_7"/><text:bookmark-end text:name="hiding_coursesremoving_locked_courses_from_your_calendar"/></text:h>
      <text:p text:style-name="Text_20_body">If you no longer want sessions of classes, in which you have enrolled and wish to stay enrolled in, to show on your eCampus calendar, you can remove the check next to that class in the [class sesions</text:p>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6" text:anchor-type="as-char" draw:z-index="6"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event_details_and_links_8"/><text:bookmark-start text:name="event_details_and_links"/>Event details and links.<text:bookmark-end text:name="__RefHeading___event_details_and_links_8"/><text:bookmark-end text:name="event_details_and_links"/></text:h>
      <text:p text:style-name="Text_20_body">When you click on an event in the calendar, a window with details of the event is displayed. In this detail window you can see basic information about the event (times, descriptions, location, etc.) at a glance and you can also directly access the event in the corresponding system via the links [To event in Stud.IP] and [To event in UniVZ].</text:p>
      <text:p text:style-name="Text_20_body"><draw:frame draw:style-name="media" draw:name="7" text:anchor-type="as-char" draw:z-index="7" svg:width="14.869583333333cm" svg:height="8.8370833333333cm"><draw:image xlink:href="Pictures/24da487adfa4513f10a96522d403c7c8.jpg" xlink:type="simple" xlink:show="embed" xlink:actuate="onLoad"/></draw:frame></text:p>
      <text:p text:style-name="Text_20_body">Likewise, you can also access the event in Stud.IP or UniVZ via the corresponding icons, without calling up the detail window.</text:p>
      <text:p text:style-name="Text_20_body"><draw:frame draw:style-name="media" draw:name="8" text:anchor-type="as-char" draw:z-index="8" svg:width="3.9952083333333cm" style:rel-width="100%" svg:height="2.301875cm" style:rel-height="scale"><draw:image xlink:href="Pictures/150b9291c43c845315f00d60430b279c.jpg" xlink:type="simple" xlink:show="embed" xlink:actuate="onLoad"/></draw:frame></text:p>
      <text:p text:style-name="Text_20_body">For personal appointments, the settings can be changed or the appointment can be deleted in the detail window of the appointment.</text:p>
      <text:h text:style-name="Heading_20_2" text:outline-level="2"><text:bookmark-start text:name="__RefHeading___views_and_settings_9"/><text:bookmark-start text:name="views_and_settings"/>Views and settings<text:bookmark-end text:name="__RefHeading___views_and_settings_9"/><text:bookmark-end text:name="views_and_settings"/></text:h>
      <text:p text:style-name="Text_20_body">In the calendar, a day, week, month and year view are available, whereby the week view of the current week is always displayed when the calendar is called up. You can change this and other settings under the menu item [Settings].</text:p>
      <text:p text:style-name="Text_20_body"><draw:frame draw:style-name="media" draw:name="9" text:anchor-type="as-char" draw:z-index="9" svg:width="18.520833333333cm" style:rel-width="100%" svg:height="9.445625cm" style:rel-height="scale"><draw:image xlink:href="Pictures/a1a7a225b33bb3b7d6731dee861b8031.jpg" xlink:type="simple" xlink:show="embed" xlink:actuate="onLoad"/></draw:frame></text:p>
      <text:p text:style-name="Text_20_body">Also, you can jump directly to a specific week (month, etc.) from the current view by entering a date in the [Go To] input boxes below the calendar and clicking the [Submit] button.</text:p>
      <text:p text:style-name="Text_20_body"><draw:frame draw:style-name="media" draw:name="10" text:anchor-type="as-char" draw:z-index="10" svg:width="9.68375cm" style:rel-width="100%" svg:height="1.0847916666667cm" style:rel-height="scale"><draw:image xlink:href="Pictures/f125156760e6c84f7bbbe13042a32b87.jpg" xlink:type="simple" xlink:show="embed" xlink:actuate="onLoad"/></draw:frame></text:p>
      <text:p text:style-name="Text_20_body">Note that the icons with the links to the event in Stud.IP and UniVZ are only displayed in the daily and weekly view due to space limitations. In the year view, the display is simplified to the extent that only the days on which events exist are highlighted. To see the dates themselves, please switch to another view.</text:p>
      <text:h text:style-name="Heading_20_2" text:outline-level="2"><text:bookmark-start text:name="__RefHeading___exportsynchronize_calendar_as_ical_10"/><text:bookmark-start text:name="exportsynchronize_calendar_as_ical"/>Export/synchronize calendar as ical<text:bookmark-end text:name="__RefHeading___exportsynchronize_calendar_as_ical_10"/><text:bookmark-end text:name="exportsynchronize_calendar_as_ical"/></text:h>
      <text:p text:style-name="Text_20_body">If you are using an event calendar application in which you can integrate external calendars via ical URL (e.g. Outlook, Google Calendar) or if you would like to have your event dates displayed on your smartphone (e.g. Iphone), you can use the export/sync function of the eCampus calendar.</text:p>
      <text:p text:style-name="Text_20_body"><draw:frame draw:style-name="media" draw:name="11" text:anchor-type="as-char" draw:z-index="11" svg:width="18.520833333333cm" style:rel-width="100%" svg:height="6.0589583333333cm" style:rel-height="scale"><draw:image xlink:href="Pictures/f8486c054fc613fdc44321174ffcb156.jpg" xlink:type="simple" xlink:show="embed" xlink:actuate="onLoad"/></draw:frame></text:p>
      <text:p text:style-name="Text_20_body">To do this, enter the URL <text:span text:style-name="Strong_20_Emphasis">(A)</text:span> given on the Export/Sync dialog as an external calendar into your appointment calendar program or smartphone. <text:span text:style-name="Emphasis">(If needed, refer to the manual of your program or smartphone for detailed instructions on how to include an external calendar)</text:span>
However, you cannot make changes to the eCampus calendar appointments from an external program, it is read-only access to your appointments.</text:p>
      <text:h text:style-name="Heading_20_3" text:outline-level="3"><text:bookmark-start text:name="__RefHeading___create_new_url_11"/><text:bookmark-start text:name="create_new_url"/>Create new URL<text:bookmark-end text:name="__RefHeading___create_new_url_11"/><text:bookmark-end text:name="create_new_url"/></text:h>
      <text:p text:style-name="Text_20_body">The URL <text:span text:style-name="Strong_20_Emphasis">(A)</text:span> is a randomly generated address that can be used to access all events.  If you ever want to change this URL, you can use the link [Generate new address] <text:span text:style-name="Strong_20_Emphasis">(B)</text:span>. This will create a new random URL for external access to the calendar and invalidate the old one. Please note that in all programs where you already use the old URL, you must now enter the new URL so that the appointments will continue to be displayed. Regenerating the URL can be useful if your calendar URL has accidentally fallen into the hands of unauthorized persons (e.g. by losing the smartphone).</text:p>
      <text:h text:style-name="Heading_20_3" text:outline-level="3"><text:bookmark-start text:name="__RefHeading___send_url_by_mail_12"/><text:bookmark-start text:name="send_url_by_mail"/>Send URL by mail<text:bookmark-end text:name="__RefHeading___send_url_by_mail_12"/><text:bookmark-end text:name="send_url_by_mail"/></text:h>
      <text:p text:style-name="Text_20_body">To make typing the URL more comfortable on small smartphone keyboards, eCampus Calendar offers the option to send the URL to an email address <text:span text:style-name="Strong_20_Emphasis">(C)</text:span>. You can then retrieve the email with your smartphone, copy the URL and paste it in the appropriate place without having to type the cryptic characters.</text:p>
      <text:h text:style-name="Heading_20_3" text:outline-level="3"><text:bookmark-start text:name="__RefHeading___only_export_13"/><text:bookmark-start text:name="only_export"/>Only export<text:bookmark-end text:name="__RefHeading___only_export_13"/><text:bookmark-end text:name="only_export"/></text:h>
      <text:p text:style-name="Text_20_body">The methods described above involve linking your external program or smartphone to the eCampus calendar. Which means that all appointment changes are automatically passed on to the external program via an internet connection. If you do not want this, you can also export and use the appointments as *.ics files. To do this, simply right-click on the URL <text:span text:style-name="Strong_20_Emphasis">(A)</text:span> in the browser and select [Save target as…] to save a *.ics file to your hard dr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2::15:32</meta:creation-date>
    <dc:creator>Generated</dc:creator>
    <dc:date>2026-08-23T02::15:32</dc:date>
    <dc:language>en-US</dc:language>
    <meta:editing-cycles>1</meta:editing-cycles>
    <meta:editing-duration>PT0S</meta:editing-duration>
    <dc:title>en:support:ecampus:kalender</dc:title>
  </office:meta>
</office:document-meta>
</file>