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f941f72d6285b9993689e1c0f872be.jpg"/>
  <manifest:file-entry manifest:media-type="image/jpeg" manifest:full-path="Pictures/158141f5b65b711d2f58810de64ce92d.jpg"/>
  <manifest:file-entry manifest:media-type="image/png" manifest:full-path="Pictures/f08420b3339d2e034d27cd42e291b6d6.png"/>
  <manifest:file-entry manifest:media-type="image/png" manifest:full-path="Pictures/3ce30c14d43ba6c4cb664d00e591a139.png"/>
  <manifest:file-entry manifest:media-type="image/png" manifest:full-path="Pictures/aaae6eac21392eaf79dec4ac5cccd838.png"/>
  <manifest:file-entry manifest:media-type="image/jpeg" manifest:full-path="Pictures/841df7b16b25702e07dc91a791e63b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drucken_ios"/><text:bookmark-start text:name="__RefHeading___printing_with_ios_-_iphone_and_ipad_1"/><text:bookmark-start text:name="printing_with_ios_-_iphone_and_ipad"/>Printing with iOS - iPhone and iPad<text:bookmark-end text:name="__RefHeading___printing_with_ios_-_iphone_and_ipad_1"/><text:bookmark-end text:name="printing_with_ios_-_iphone_and_ipad"/></text:h>
      <text:p text:style-name="Text_20_body">With an iPad or iOhone you can print natively on our follow-me devices. Here's how: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r device hast to be connected to the university network either via <text:a xlink:type="simple" xlink:href="https://wiki.student.uni-goettingen.de/support/wlan/eduroam_iphone_ipad" text:style-name="Internet_20_link" text:visited-style-name="Visited_20_Internet_20_Link">eduroam</text:a> or <text:a xlink:type="simple" xlink:href="https://wiki.student.uni-goettingen.de/support/wlan/vpn_iphone_ipad" text:style-name="Internet_20_link" text:visited-style-name="Visited_20_Internet_20_Link">via VPN</text:a>.</text:p></table:table-cell></table:table-row></table:table></draw:text-box></draw:frame></text:p>
      <text:p text:style-name="Text_20_body"><text:span text:style-name="Strong_20_Emphasis">Click on this Link:</text:span> <text:a xlink:type="simple" xlink:href="https://print.student.uni-goettingen.de:9192/ios/install" text:style-name="Internet_20_link" text:visited-style-name="Visited_20_Internet_20_Link">https://print.student.uni-goettingen.de:9192/ios/install</text:a> and install the Papercut-„App“. (after download go to system settings–&gt;General–&lt;Profiles–&gt;install the profile). Afterwards you should see this icon somewhere on your home screen:<text:line-break/></text:p>
      <text:p text:style-name="Text_20_body"><draw:frame draw:style-name="media" draw:name="0" text:anchor-type="as-char" draw:z-index="0" svg:width="7.9375cm" style:rel-width="100%" svg:height="10.583333333333cm" style:rel-height="scale"><draw:image xlink:href="Pictures/d8f941f72d6285b9993689e1c0f872be.jpg" xlink:type="simple" xlink:show="embed" xlink:actuate="onLoad"/></draw:frame><text:line-break/></text:p>
      <text:p text:style-name="Text_20_body"><text:span text:style-name="Strong_20_Emphasis">Open the app, enter username and password and save the credentials.</text:span><text:line-break/></text:p>
      <text:p text:style-name="Text_20_body"><draw:frame draw:style-name="media" draw:name="1" text:anchor-type="as-char" draw:z-index="1" svg:width="7.9375cm" style:rel-width="100%" svg:height="5.0035066006601cm" style:rel-height="scale"><draw:image xlink:href="Pictures/158141f5b65b711d2f58810de64ce92d.jpg" xlink:type="simple" xlink:show="embed" xlink:actuate="onLoad"/></draw:frame><text:line-break/></text:p>
      <text:p text:style-name="Text_20_body"><text:span text:style-name="Strong_20_Emphasis">Click this link</text:span> and install the profile which creates the shared printers on your device.: <text:a xlink:type="simple" xlink:href="http://print-win.student.uni-goettingen.de:9163/client-setup/ios.html" text:style-name="Internet_20_link" text:visited-style-name="Visited_20_Internet_20_Link">http://print-win.student.uni-goettingen.de:9163/client-setup/ios.html</text:a><text:line-break/>
<draw:frame draw:style-name="media" draw:name="2" text:anchor-type="as-char" draw:z-index="2" svg:width="7.9375cm" style:rel-width="100%" svg:height="10.583333333333cm" style:rel-height="scale"><draw:image xlink:href="Pictures/f08420b3339d2e034d27cd42e291b6d6.png" xlink:type="simple" xlink:show="embed" xlink:actuate="onLoad"/></draw:frame> <text:line-break/></text:p>
      <text:p text:style-name="Text_20_body">The profile should look like this:<text:line-break/>
<draw:frame draw:style-name="media" draw:name="3" text:anchor-type="as-char" draw:z-index="3" svg:width="7.9375cm" style:rel-width="100%" svg:height="10.583333333333cm" style:rel-height="scale"><draw:image xlink:href="Pictures/3ce30c14d43ba6c4cb664d00e591a139.png" xlink:type="simple" xlink:show="embed" xlink:actuate="onLoad"/></draw:frame><text:line-break/></text:p>
      <text:p text:style-name="Text_20_body">Open the document (e.g. PDF) and print via the share button.<text:line-break/>
<draw:frame draw:style-name="media" draw:name="4" text:anchor-type="as-char" draw:z-index="4" svg:width="7.9375cm" style:rel-width="100%" svg:height="10.583333333333cm" style:rel-height="scale"><draw:image xlink:href="Pictures/aaae6eac21392eaf79dec4ac5cccd838.png" xlink:type="simple" xlink:show="embed" xlink:actuate="onLoad"/></draw:frame><text:line-break/></text:p>
      <text:p text:style-name="Text_20_body">Type your credentials once again. (Only has to be done the first time!)</text:p>
      <text:p text:style-name="Text_20_body">After sending the print job the job has to be released in the papercut app (confirm the cost), otherwise it will not end up in the Follow-Me Queue<text:line-break/>
<draw:frame draw:style-name="media" draw:name="5" text:anchor-type="as-char" draw:z-index="5" svg:width="7.9375cm" style:rel-width="100%" svg:height="5.4311930338542cm" style:rel-height="scale"><draw:image xlink:href="Pictures/841df7b16b25702e07dc91a791e63be0.jpg" xlink:type="simple" xlink:show="embed" xlink:actuate="onLoad"/></draw:frame><text:line-break/>
The release will be confirmed.</text:p>
      <text:p text:style-name="Text_20_body">Now you can go to one of the copiers to release the printjob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8::44:17</meta:creation-date>
    <dc:creator>Generated</dc:creator>
    <dc:date>2026-08-25T18::44:17</dc:date>
    <dc:language>en-US</dc:language>
    <meta:editing-cycles>1</meta:editing-cycles>
    <meta:editing-duration>PT0S</meta:editing-duration>
    <dc:title>en:support:drucken:drucken_ios</dc:title>
  </office:meta>
</office:document-meta>
</file>