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9_videos_einfuegen"/><text:bookmark-start text:name="__RefHeading___add_videos_1"/><text:bookmark-start text:name="add_videos"/>Add videos<text:bookmark-end text:name="__RefHeading___add_videos_1"/><text:bookmark-end text:name="add_videos"/></text:h>
      <text:p text:style-name="Text_20_body">You can easily integrate YouTube videos into pages and articles by copying and pasting the video link at the respective position. 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3:47</meta:creation-date>
    <dc:creator>Generated</dc:creator>
    <dc:date>2026-08-23T15::03:47</dc:date>
    <dc:language>en-US</dc:language>
    <meta:editing-cycles>1</meta:editing-cycles>
    <meta:editing-duration>PT0S</meta:editing-duration>
    <dc:title>en:support:blogs:09_videos_einfuegen</dc:title>
  </office:meta>
</office:document-meta>
</file>