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fbab873d023ff17a1c6b5c9f6bec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usweis"/><text:bookmark-start text:name="__RefHeading___your_student_id_1"/><text:bookmark-start text:name="your_student_id"/>Your student ID<text:bookmark-end text:name="__RefHeading___your_student_id_1"/><text:bookmark-end text:name="your_student_id"/></text:h>
      <text:p text:style-name="Text_20_body"><draw:frame draw:style-name="mediaright" draw:name="0" text:anchor-type="paragraph" draw:z-index="0" svg:width="5.4504166666667cm" style:rel-width="100%" svg:height="3.9158333333333cm" style:rel-height="scale"><draw:image xlink:href="Pictures/99fbab873d023ff17a1c6b5c9f6bec52.jpg" xlink:type="simple" xlink:show="embed" xlink:actuate="onLoad"/></draw:frame>
Every properly registered/enroled student at Göttingen University recieves a student ID, also known as <text:a xlink:type="simple" xlink:href="https://wiki.student.uni-goettingen.de/en/support/ausweis/chipkarte" text:style-name="Internet_20_link" text:visited-style-name="Visited_20_Internet_20_Link">chip card</text:a>. This chip card works as proof of identity, means of payment, semester rail ticket and library membership card. </text:p>
      <text:p text:style-name="Text_20_body">You'll receive your first student ID at the <text:a xlink:type="simple" xlink:href="https://wiki.student.uni-goettingen.de/en/support/studit_support/chipkartenstelle" text:style-name="Internet_20_link" text:visited-style-name="Visited_20_Internet_20_Link">chip card issue point</text:a> from our advisors in the <text:a xlink:type="simple" xlink:href="http://www.uni-goettingen.de/tour/show_tour.php?id=5257" text:style-name="Internet_20_link" text:visited-style-name="Visited_20_Internet_20_Link">main lecture hall building</text:a>. There you can also renew your semester rail ticket. In case you'll need a new student ID (e.g. in case your first card got lost or has been stolen), you can get it at the <text:a xlink:type="simple" xlink:href="http://www.uni-goettingen.de/en/19595.html" text:style-name="Internet_20_link" text:visited-style-name="Visited_20_Internet_20_Link">Office of Student Affairs</text:a>, but NOT at the <text:a xlink:type="simple" xlink:href="https://wiki.student.uni-goettingen.de/en/support/studit_support/chipkartenstelle" text:style-name="Internet_20_link" text:visited-style-name="Visited_20_Internet_20_Link">chip card issue point</text:a>!</text:p>
      <text:p text:style-name="Text_20_body">This will be all information you'll need about your student ID: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0::27:55</meta:creation-date>
    <dc:creator>Generated</dc:creator>
    <dc:date>2026-09-09T20::27:55</dc:date>
    <dc:language>en-US</dc:language>
    <meta:editing-cycles>1</meta:editing-cycles>
    <meta:editing-duration>PT0S</meta:editing-duration>
    <dc:title>en:support:ausweis</dc:title>
  </office:meta>
</office:document-meta>
</file>