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e1f9d0b88456236c5795a2d637ddb3f.jpg"/>
  <manifest:file-entry manifest:media-type="image/jpeg" manifest:full-path="Pictures/6444174bd109a2c2be45170b687a2da6.jpg"/>
  <manifest:file-entry manifest:media-type="image/jpeg" manifest:full-path="Pictures/04d71cd22de6fd7a04bab951fc0d875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netzlaufwerk"/><text:bookmark-start text:name="__RefHeading___connect_to_your_home_directory_as_a_network_drive_1"/><text:bookmark-start text:name="connect_to_your_home_directory_as_a_network_drive"/>Connect to your home directory as a network drive<text:bookmark-end text:name="__RefHeading___connect_to_your_home_directory_as_a_network_drive_1"/><text:bookmark-end text:name="connect_to_your_home_directory_as_a_network_driv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You can only access your home directory from a PC that is inside the universities network (for example eduroam). If you want to access your files from „outside“ you'll first need to establish a <text:span text:style-name="Strong_20_Emphasis">VPN connection</text:span>. More on that can be found at <text:a xlink:type="simple" xlink:href="https://wiki.student.uni-goettingen.de/en/support/wlan/vpn" text:style-name="Internet_20_link" text:visited-style-name="Visited_20_Internet_20_Link">VPN</text:a></text:p></table:table-cell></table:table-row></table:table></draw:text-box></draw:frame></text:p>
      <text:h text:style-name="Heading_20_2" text:outline-level="2"><text:bookmark-start text:name="__RefHeading___network_drive_on_windows_2"/><text:bookmark-start text:name="network_drive_on_windows"/>Network Drive on Windows<text:bookmark-end text:name="__RefHeading___network_drive_on_windows_2"/><text:bookmark-end text:name="network_drive_on_windows"/></text:h>
      <text:list text:style-name="Numbering_20_1" text:continue-numbering="false">
        <text:list-item>
          <text:p text:style-name="Numbering_20_1_Content_First"> Open a new window in File Explorer (e.g. win + E)</text:p>
        </text:list-item>
        <text:list-item>
          <text:p text:style-name="Numbering_20_1_Content"> right-click on „Network“ and select „Map network drive…“ <text:line-break/><draw:frame draw:style-name="media" draw:name="0" text:anchor-type="as-char" draw:z-index="0" svg:width="10.583333333333cm" svg:height="6.6028761061947cm"><draw:image xlink:href="Pictures/ee1f9d0b88456236c5795a2d637ddb3f.jpg" xlink:type="simple" xlink:show="embed" xlink:actuate="onLoad"/></draw:frame></text:p>
        </text:list-item>
        <text:list-item>
          <text:p text:style-name="Numbering_20_1_Content"> in the new window choose an unoccupied drive letter and enter the following address (substituting „user.name“ with your actual student username): <text:line-break/>\\ug-uyst-fs.student.uni-goettingen.de\home\users\user.name  <text:line-break/></text:p>
        </text:list-item>
        <text:list-item>
          <text:p text:style-name="Numbering_20_1_Content"> make sure to tick „Connect using different credentials“ <text:line-break/><draw:frame draw:style-name="media" draw:name="1" text:anchor-type="as-char" draw:z-index="1" svg:width="10.583333333333cm" svg:height="7.791205897841cm"><draw:image xlink:href="Pictures/6444174bd109a2c2be45170b687a2da6.jpg" xlink:type="simple" xlink:show="embed" xlink:actuate="onLoad"/></draw:frame></text:p>
        </text:list-item>
        <text:list-item>
          <text:p text:style-name="Numbering_20_1_Content"> After clicking „Finish“ enter „ug-student\user.name“ (again substituting „user.name“ with your actual student username) as the username and your student password in the new window <text:line-break/><draw:frame draw:style-name="media" draw:name="2" text:anchor-type="as-char" draw:z-index="2" svg:width="10.583333333333cm" svg:height="8.8793697685869cm"><draw:image xlink:href="Pictures/04d71cd22de6fd7a04bab951fc0d8753.jpg" xlink:type="simple" xlink:show="embed" xlink:actuate="onLoad"/></draw:frame></text:p>
        </text:list-item>
        <text:list-item>
          <text:p text:style-name="Numbering_20_1_Content_Last"> A new window will open, showing your familiar home director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3::44:26</meta:creation-date>
    <dc:creator>Generated</dc:creator>
    <dc:date>2026-08-26T03::44:26</dc:date>
    <dc:language>en-US</dc:language>
    <meta:editing-cycles>1</meta:editing-cycles>
    <meta:editing-duration>PT0S</meta:editing-duration>
    <dc:title>en:support:account:netzlaufwerk</dc:title>
  </office:meta>
</office:document-meta>
</file>